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line-height="150%"/>
      <style:text-properties style:font-name="Times New Roman" fo:font-weight="bold" style:font-weight-asian="bold" style:font-weight-complex="bold" fo:color="#000000"/>
    </style:style>
    <style:style style:name="P4" style:parent-style-name="Normalny" style:family="paragraph">
      <style:paragraph-properties fo:text-align="justify" fo:line-height="150%"/>
      <style:text-properties style:font-name="Times New Roman" fo:color="#000000"/>
    </style:style>
    <style:style style:name="P5" style:parent-style-name="Normalny" style:family="paragraph">
      <style:paragraph-properties fo:text-align="justify" fo:line-height="150%" fo:text-indent="0.4916in"/>
      <style:text-properties style:font-name="Times New Roman" fo:color="#000000"/>
    </style:style>
    <style:style style:name="P6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  <style:text-properties style:font-name="Times New Roman" fo:color="#000000"/>
    </style:style>
    <style:style style:name="P7" style:parent-style-name="Akapitzlistą" style:family="paragraph">
      <style:paragraph-properties fo:text-align="justify" fo:line-height="150%" fo:margin-left="0in" fo:text-indent="0.4916in">
        <style:tab-stops/>
      </style:paragraph-properties>
      <style:text-properties style:font-name="Times New Roman" fo:color="#000000"/>
    </style:style>
    <style:style style:name="P8" style:parent-style-name="Akapitzlistą" style:family="paragraph">
      <style:paragraph-properties fo:text-align="justify" fo:line-height="150%" fo:margin-left="0in">
        <style:tab-stops/>
      </style:paragraph-properties>
      <style:text-properties style:font-name="Times New Roman" fo:color="#000000"/>
    </style:style>
    <style:style style:name="P9" style:parent-style-name="Akapitzlistą" style:family="paragraph">
      <style:paragraph-properties fo:text-align="justify" fo:line-height="150%" fo:margin-left="0in">
        <style:tab-stops/>
      </style:paragraph-properties>
      <style:text-properties style:font-name="Times New Roman" fo:color="#000000"/>
    </style:style>
    <style:style style:name="P10" style:parent-style-name="Akapitzlistą" style:family="paragraph">
      <style:paragraph-properties fo:text-align="justify" fo:line-height="150%" fo:margin-left="0in">
        <style:tab-stops/>
      </style:paragraph-properties>
      <style:text-properties style:font-name="Times New Roman" fo:color="#000000"/>
    </style:style>
    <style:style style:name="P11" style:parent-style-name="Akapitzlistą" style:family="paragraph">
      <style:paragraph-properties fo:text-align="justify" fo:line-height="150%" fo:margin-left="0in">
        <style:tab-stops/>
      </style:paragraph-properties>
      <style:text-properties style:font-name="Times New Roman" fo:color="#000000"/>
    </style:style>
    <style:style style:name="P12" style:parent-style-name="Akapitzlistą" style:family="paragraph">
      <style:paragraph-properties fo:text-align="justify" fo:line-height="150%" fo:margin-left="0in">
        <style:tab-stops/>
      </style:paragraph-properties>
      <style:text-properties style:font-name="Times New Roman" fo:color="#000000"/>
    </style:style>
    <style:style style:name="P13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  <style:text-properties style:font-name="Times New Roman" fo:color="#000000"/>
    </style:style>
    <style:style style:name="P14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  <style:text-properties style:font-name="Times New Roman" fo:color="#000000"/>
    </style:style>
    <style:style style:name="P15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  <style:text-properties style:font-name="Times New Roman" fo:color="#000000"/>
    </style:style>
    <style:style style:name="P16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  <style:text-properties style:font-name="Times New Roman" fo:color="#000000"/>
    </style:style>
    <style:style style:name="P17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</style:style>
    <style:style style:name="T18" style:parent-style-name="Domyślnaczcionkaakapitu" style:family="text">
      <style:text-properties style:font-name="Times New Roman" fo:color="#000000"/>
    </style:style>
    <style:style style:name="P19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  <style:text-properties style:font-name="Times New Roman" fo:color="#000000"/>
    </style:style>
    <style:style style:name="P20" style:parent-style-name="Akapitzlistą" style:list-style-name="LFO1" style:family="paragraph">
      <style:paragraph-properties fo:text-align="justify" fo:line-height="150%" fo:margin-left="0in" fo:text-indent="0in">
        <style:tab-stops/>
      </style:paragraph-properties>
      <style:text-properties style:font-name="Times New Roman"/>
    </style:style>
    <style:style style:name="P21" style:parent-style-name="Akapitzlistą" style:family="paragraph">
      <style:paragraph-properties fo:text-align="justify" fo:line-height="150%" fo:margin-left="0in">
        <style:tab-stops/>
      </style:paragraph-properties>
      <style:text-properties style:font-name="Times New Roman" fo:color="#000000"/>
    </style:style>
    <style:style style:name="P22" style:parent-style-name="Akapitzlistą" style:family="paragraph">
      <style:paragraph-properties fo:text-align="justify" fo:line-height="150%" fo:margin-left="0in">
        <style:tab-stops/>
      </style:paragraph-properties>
    </style:style>
  </office:automatic-styles>
  <office:body>
    <office:text text:use-soft-page-breaks="true">
      <text:p text:style-name="P1"><text:bookmark-start text:name="_Hlk210642105"/>Regulamin wejścia z psem asystującym na teren Środowiskowego Domu Samopomocy ,,Dworek’’ z filią w Olsztynie</text:p>
      <text:p text:style-name="P4"/>
      <text:p text:style-name="P5">Środowiskowy Dom Samopomocy ,,Dworek’’ zgodnie z prawem umożliwia osobom z niepełnosprawnością korzystanie z pomocy psa asystującego podczas pobytu w placówce. Poniżej znajdują się zasady oraz wymagania, które należy spełnić:</text:p>
      <text:list text:style-name="LFO1" text:continue-numbering="true">
        <text:list-item>
          <text:p text:style-name="P6">Pies musi posiadać aktualny certyfikat potwierdzający status psa asystującego wydany przez uprawnioną organizację szkolącą psy.<text:s/></text:p>
        </text:list-item>
      </text:list>
      <text:p text:style-name="P7">Certyfikat powinien zawierać:</text:p>
      <text:p text:style-name="P8">- miejsce i datę wydania certyfikatu,<text:s/></text:p>
      <text:p text:style-name="P9">- numer i datę wpisu do rejestru prowadzonego przez Pełnomocnika Rządu ds. Osób Niepełnosprawnych,</text:p>
      <text:p text:style-name="P10">- rasa, imię i datę urodzenia psa,</text:p>
      <text:p text:style-name="P11">- imię i nazwisko osoby z niepełnosprawnością,</text:p>
      <text:p text:style-name="P12">- podstawę prawną, podpis oraz pieczęć podmiotu wystawiającego dokument.<text:s/></text:p>
      <text:list text:style-name="LFO1" text:continue-numbering="true">
        <text:list-item>
          <text:p text:style-name="P13">Pies musi spełniać wymagania zdrowotne – posiadać aktualne zaświadczenie weterynaryjne potwierdzające stan zdrowia, w tym wymagane szczepienia.</text:p>
        </text:list-item>
        <text:list-item>
          <text:p text:style-name="P14">Właściciel psa asystującego zobowiązany jest do okazania niezbędnych dokumentów na prośbę pracowników placówki.<text:s/></text:p>
        </text:list-item>
        <text:list-item>
          <text:p text:style-name="P15">Pies musi być wyposażony w uprząż, posiadającą widoczny napis ,,pies asystujący’’. Nie ma obowiązku zakładania kagańca i smyczy.<text:s/></text:p>
        </text:list-item>
        <text:list-item>
          <text:p text:style-name="P16">Właściciel psa w pełni odpowiada za opiekę i odpowiedzialność nad zwierzęciem, w tym za zachowanie swojego psa na terenie placówki oraz wyrządzone ewentualnie szkody.<text:s/></text:p>
        </text:list-item>
        <text:list-item>
          <text:p text:style-name="P17"><text:span text:style-name="T18">W przypadku potrzeby, placówka może zapewnić dodatkowe wsparcie osobie z niepełnosprawnością przez wyznaczonego pracownika np. w przemieszczaniu się, udzielaniu dodatkowych informacji, podaniu miski z wodą dla psa lub innych sytuacjach wymagających wsparcia.<text:s/></text:span></text:p>
        </text:list-item>
        <text:list-item>
          <text:p text:style-name="P19">Osoby korzystające ze wsparcia psa asystującego planujące wizytę w Środowiskowym Domu Samopomocy ,,Dworek’’ z filią nie mają obowiązku wcześniejszego zgłaszania wizyty, jednak z uwagi na lepszą organizację i przygotowanie się proszeni są o wcześniejszy kontakt telefoniczny lub mailowy.<text:s/><text:bookmark-end text:name="_Hlk210642105"/></text:p>
        </text:list-item>
        <text:list-item>
          <text:p text:style-name="P20">Osoby z niepełnosprawnością korzystające z psa asystującego mają prawo wstępu do pomieszczeń Środowiskowego Domu Samopomocy ,,Dworek’’ wraz z filią, z wyjątkiem<text:s/><text:soft-page-break/>pomieszczeń wyłączonych z dostępu ze względów sanitarnych, bezpieczeństwa lub organizacyjnych, takich jak pomieszczenia pracownicze, gospodarcze, techniczne.</text:p>
        </text:list-item>
      </text:list>
      <text:p text:style-name="P21"/>
      <text:p text:style-name="P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ny" style:display-name="Normalny" style:family="paragraph">
      <style:paragraph-properties fo:margin-bottom="0in" fo:line-height="100%"/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>
        <style:tab-stops>
          <style:tab-stop style:type="center" style:position="3.15in"/>
        </style:tab-stops>
      </style:paragraph-properties>
    </style:style>
    <style:style style:name="P3" style:parent-style-name="Stopka" style:family="paragraph">
      <style:paragraph-properties>
        <style:tab-stops>
          <style:tab-stop style:type="center" style:position="3.15in"/>
        </style:tab-stops>
      </style:paragraph-properties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worek</meta:initial-creator>
    <dc:creator>Dworek</dc:creator>
    <meta:creation-date>2026-03-04T09:59:00Z</meta:creation-date>
    <dc:date>2026-03-04T10:00:00Z</dc:date>
    <meta:template xlink:href="Normal" xlink:type="simple"/>
    <meta:editing-cycles>3</meta:editing-cycles>
    <meta:editing-duration>PT0S</meta:editing-duration>
    <meta:document-statistic meta:page-count="2" meta:paragraph-count="4" meta:word-count="316" meta:character-count="2208" meta:row-count="15" meta:non-whitespace-character-count="1896"/>
  </office:meta>
</office:document-meta>
</file>