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 fo:margin-bottom="0in" fo:line-height="150%" fo:margin-left="0.5in" fo:text-indent="-0.25in">
        <style:tab-stops/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" style:parent-style-name="Normalny" style:family="paragraph">
      <style:paragraph-properties fo:text-align="center" fo:margin-bottom="0in" fo:line-height="150%" fo:margin-left="0.5in" fo:text-indent="-0.25in">
        <style:tab-stops/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" style:parent-style-name="Normalny" style:family="paragraph">
      <style:paragraph-properties fo:text-align="center" fo:margin-bottom="0in" fo:line-height="150%" fo:margin-left="0.5in" fo:text-indent="-0.25in">
        <style:tab-stops/>
      </style:paragraph-properties>
    </style:style>
    <style:style style:name="T5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6" style:parent-style-name="Normalny" style:family="paragraph">
      <style:paragraph-properties fo:text-align="center" fo:margin-bottom="0in" fo:line-height="150%" fo:margin-left="0.5in" fo:text-indent="-0.25in">
        <style:tab-stops/>
      </style:paragraph-properties>
      <style:text-properties style:font-name="Times New Roman" fo:font-size="12pt" style:font-size-asian="12pt" style:font-size-complex="12pt"/>
    </style:style>
    <style:style style:name="P7" style:parent-style-name="Normalny" style:family="paragraph">
      <style:paragraph-properties fo:text-align="center" fo:margin-bottom="0in" fo:line-height="150%" fo:margin-left="0.5in" fo:text-indent="-0.25in">
        <style:tab-stops/>
      </style:paragraph-properties>
      <style:text-properties style:font-name="Times New Roman" fo:font-size="12pt" style:font-size-asian="12pt" style:font-size-complex="12pt"/>
    </style:style>
    <style:style style:name="P8" style:parent-style-name="Akapitzlistą" style:list-style-name="LFO1" style:family="paragraph">
      <style:paragraph-properties fo:text-align="justify"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9" style:parent-style-name="Normalny" style:family="paragraph">
      <style:paragraph-properties fo:text-align="justify" fo:margin-bottom="0in" fo:line-height="150%" fo:text-indent="0.25in"/>
      <style:text-properties style:font-name="Times New Roman" fo:font-size="12pt" style:font-size-asian="12pt" style:font-size-complex="12pt"/>
    </style:style>
    <style:style style:name="P10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11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12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13" style:parent-style-name="Akapitzlistą" style:list-style-name="LFO1" style:family="paragraph">
      <style:paragraph-properties fo:text-align="justify"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4" style:parent-style-name="Normalny" style:family="paragraph">
      <style:paragraph-properties fo:text-align="justify" fo:margin-bottom="0in" fo:line-height="150%" fo:text-indent="0.25in"/>
      <style:text-properties style:font-name="Times New Roman" fo:font-size="12pt" style:font-size-asian="12pt" style:font-size-complex="12pt"/>
    </style:style>
    <style:style style:name="P15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16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17" style:parent-style-name="Akapitzlistą" style:list-style-name="LFO1" style:family="paragraph">
      <style:paragraph-properties fo:text-align="justify"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8" style:parent-style-name="Normalny" style:family="paragraph">
      <style:paragraph-properties fo:text-align="justify" fo:margin-bottom="0in" fo:line-height="150%" fo:text-indent="0.25in"/>
      <style:text-properties style:font-name="Times New Roman" fo:font-size="12pt" style:font-size-asian="12pt" style:font-size-complex="12pt"/>
    </style:style>
    <style:style style:name="P19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20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21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22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23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24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25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26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27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28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29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30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31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32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33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34" style:parent-style-name="Akapitzlistą" style:list-style-name="LFO1" style:family="paragraph">
      <style:paragraph-properties fo:text-align="justify"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5" style:parent-style-name="Normalny" style:family="paragraph">
      <style:paragraph-properties fo:text-align="justify" fo:margin-bottom="0in" fo:line-height="150%" fo:text-indent="0.25in"/>
      <style:text-properties style:font-name="Times New Roman" fo:font-size="12pt" style:font-size-asian="12pt" style:font-size-complex="12pt"/>
    </style:style>
    <style:style style:name="P36" style:parent-style-name="Normalny" style:family="paragraph">
      <style:paragraph-properties fo:text-align="justify" fo:margin-bottom="0in" fo:line-height="150%" fo:text-indent="0.25in"/>
      <style:text-properties style:font-name="Times New Roman" fo:font-size="12pt" style:font-size-asian="12pt" style:font-size-complex="12pt"/>
    </style:style>
    <style:style style:name="P37" style:parent-style-name="Akapitzlistą" style:list-style-name="LFO1" style:family="paragraph">
      <style:paragraph-properties fo:text-align="justify"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8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39" style:parent-style-name="Normalny" style:family="paragraph">
      <style:paragraph-properties fo:text-align="justify" fo:margin-bottom="0in" fo:line-height="150%" fo:text-indent="0.25in"/>
      <style:text-properties style:font-name="Times New Roman" fo:font-size="12pt" style:font-size-asian="12pt" style:font-size-complex="12pt"/>
    </style:style>
    <style:style style:name="P40" style:parent-style-name="Normalny" style:family="paragraph">
      <style:paragraph-properties fo:text-align="justify" fo:margin-bottom="0in" fo:line-height="150%" fo:text-indent="0.25in"/>
      <style:text-properties style:font-name="Times New Roman" fo:font-size="12pt" style:font-size-asian="12pt" style:font-size-complex="12pt"/>
    </style:style>
    <style:style style:name="P41" style:parent-style-name="Normalny" style:family="paragraph">
      <style:paragraph-properties fo:text-align="justify" fo:margin-bottom="0in" fo:line-height="150%" fo:text-indent="0.25in"/>
    </style:style>
    <style:style style:name="T42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43" style:parent-style-name="Domyślnaczcionkaakapitu" style:family="text">
      <style:text-properties style:font-name="Times New Roman" fo:font-size="12pt" style:font-size-asian="12pt" style:font-size-complex="12pt"/>
    </style:style>
    <style:style style:name="T44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5" style:parent-style-name="Normalny" style:family="paragraph">
      <style:paragraph-properties fo:text-align="justify" fo:margin-bottom="0in" fo:line-height="150%" fo:text-indent="0.25in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6" style:parent-style-name="Akapitzlistą" style:list-style-name="LFO2" style:family="paragraph">
      <style:paragraph-properties fo:text-align="justify"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7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48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49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50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51" style:parent-style-name="Akapitzlistą" style:list-style-name="LFO2" style:family="paragraph">
      <style:paragraph-properties fo:text-align="justify"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52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53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54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55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56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57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58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59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60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61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62" style:parent-style-name="Normalny" style:family="paragraph">
      <style:paragraph-properties fo:text-align="justify" fo:margin-bottom="0in" fo:line-height="150%" fo:text-indent="0.4916in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63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64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65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66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67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68" style:parent-style-name="Normalny" style:family="paragraph">
      <style:paragraph-properties fo:text-align="justify" fo:margin-bottom="0in" fo:line-height="150%" fo:text-indent="0.4916in"/>
    </style:style>
    <style:style style:name="T69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70" style:parent-style-name="Domyślnaczcionkaakapitu" style:family="text">
      <style:text-properties style:font-name="Times New Roman" fo:font-size="12pt" style:font-size-asian="12pt" style:font-size-complex="12pt"/>
    </style:style>
    <style:style style:name="P71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72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73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74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75" style:parent-style-name="Akapitzlistą" style:list-style-name="LFO1" style:family="paragraph">
      <style:paragraph-properties fo:text-align="justify"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76" style:parent-style-name="Normalny" style:family="paragraph">
      <style:paragraph-properties fo:text-align="justify" fo:margin-bottom="0in" fo:line-height="150%" fo:text-indent="0.25in"/>
      <style:text-properties style:font-name="Times New Roman" fo:font-size="12pt" style:font-size-asian="12pt" style:font-size-complex="12pt"/>
    </style:style>
    <style:style style:name="P77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78" style:parent-style-name="Normalny" style:master-page-name="MP1" style:family="paragraph">
      <style:paragraph-properties fo:break-before="page" fo:text-align="center" fo:margin-bottom="0in" fo:line-height="150%" fo:margin-left="0.5in" fo:text-indent="-0.25in">
        <style:tab-stops/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80" style:parent-style-name="Normalny" style:family="paragraph">
      <style:paragraph-properties fo:text-align="center" fo:margin-bottom="0in" fo:line-height="150%" fo:margin-left="0.5in" fo:text-indent="-0.25in">
        <style:tab-stops/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81" style:parent-style-name="Normalny" style:family="paragraph">
      <style:paragraph-properties fo:text-align="center" fo:margin-bottom="0in" fo:line-height="150%" fo:margin-left="0.5in" fo:text-indent="-0.25in">
        <style:tab-stops/>
      </style:paragraph-properties>
    </style:style>
    <style:style style:name="T82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83" style:parent-style-name="Normalny" style:family="paragraph">
      <style:paragraph-properties fo:text-align="center" fo:margin-bottom="0in" fo:line-height="150%" fo:margin-left="0.5in" fo:text-indent="-0.25in">
        <style:tab-stops/>
      </style:paragraph-properties>
      <style:text-properties style:font-name="Times New Roman" fo:font-size="12pt" style:font-size-asian="12pt" style:font-size-complex="12pt"/>
    </style:style>
    <style:style style:name="P84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TableColumn86" style:family="table-column">
      <style:table-column-properties style:column-width="0.6861in"/>
    </style:style>
    <style:style style:name="TableColumn87" style:family="table-column">
      <style:table-column-properties style:column-width="2.0666in"/>
    </style:style>
    <style:style style:name="TableColumn88" style:family="table-column">
      <style:table-column-properties style:column-width="1.5812in"/>
    </style:style>
    <style:style style:name="TableColumn89" style:family="table-column">
      <style:table-column-properties style:column-width="4.0298in"/>
    </style:style>
    <style:style style:name="TableColumn90" style:family="table-column">
      <style:table-column-properties style:column-width="1.3541in"/>
    </style:style>
    <style:style style:name="Table85" style:family="table">
      <style:table-properties style:width="9.718in" fo:margin-left="0in" table:align="left"/>
    </style:style>
    <style:style style:name="TableRow91" style:family="table-row">
      <style:table-row-properties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Normalny" style:family="paragraph">
      <style:paragraph-properties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Normalny" style:family="paragraph">
      <style:paragraph-properties fo:text-align="center"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Normalny" style:family="paragraph">
      <style:paragraph-properties fo:text-align="center"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ny" style:family="paragraph">
      <style:paragraph-properties fo:text-align="center"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alny" style:family="paragraph">
      <style:paragraph-properties fo:text-align="center"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Row102" style:family="table-row">
      <style:table-row-properties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Akapitzlistą" style:list-style-name="LFO3" style:family="paragraph">
      <style:paragraph-properties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109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110" style:parent-style-name="Normalny" style:family="paragraph">
      <style:paragraph-properties fo:margin-bottom="0in" fo:line-height="150%"/>
    </style:style>
    <style:style style:name="T111" style:parent-style-name="Domyślnaczcionkaakapitu" style:family="text">
      <style:text-properties style:font-name="Times New Roman" fo:font-size="12pt" style:font-size-asian="12pt" style:font-size-complex="12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Normalny" style:family="paragraph">
      <style:paragraph-properties fo:margin-bottom="0in" fo:line-height="150%"/>
    </style:style>
    <style:style style:name="T114" style:parent-style-name="Domyślnaczcionkaakapitu" style:family="text">
      <style:text-properties style:font-name="Times New Roman" fo:font-size="12pt" style:font-size-asian="12pt" style:font-size-complex="12pt"/>
    </style:style>
    <style:style style:name="P115" style:parent-style-name="Normalny" style:family="paragraph">
      <style:paragraph-properties fo:margin-bottom="0in" fo:line-height="150%"/>
    </style:style>
    <style:style style:name="T116" style:parent-style-name="Domyślnaczcionkaakapitu" style:family="text">
      <style:text-properties style:font-name="Times New Roman" fo:font-size="12pt" style:font-size-asian="12pt" style:font-size-complex="12pt"/>
    </style:style>
    <style:style style:name="P117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118" style:parent-style-name="Normalny" style:family="paragraph">
      <style:paragraph-properties fo:margin-bottom="0in" fo:line-height="150%"/>
    </style:style>
    <style:style style:name="T119" style:parent-style-name="Domyślnaczcionkaakapitu" style:family="text">
      <style:text-properties style:font-name="Times New Roman" fo:font-size="12pt" style:font-size-asian="12pt" style:font-size-complex="12pt"/>
    </style:style>
    <style:style style:name="P120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Row123" style:family="table-row">
      <style:table-row-properties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Akapitzlistą" style:list-style-name="LFO3" style:family="paragraph">
      <style:paragraph-properties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130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131" style:parent-style-name="Normalny" style:family="paragraph">
      <style:paragraph-properties fo:margin-bottom="0in" fo:line-height="150%"/>
    </style:style>
    <style:style style:name="T132" style:parent-style-name="Domyślnaczcionkaakapitu" style:family="text">
      <style:text-properties style:font-name="Times New Roman" fo:font-size="12pt" style:font-size-asian="12pt" style:font-size-complex="12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Normalny" style:family="paragraph">
      <style:paragraph-properties fo:margin-bottom="0in" fo:line-height="150%"/>
    </style:style>
    <style:style style:name="T135" style:parent-style-name="Domyślnaczcionkaakapitu" style:family="text">
      <style:text-properties style:font-name="Times New Roman" fo:font-size="12pt" style:font-size-asian="12pt" style:font-size-complex="12pt"/>
    </style:style>
    <style:style style:name="P136" style:parent-style-name="Normalny" style:family="paragraph">
      <style:paragraph-properties fo:margin-bottom="0in" fo:line-height="150%"/>
    </style:style>
    <style:style style:name="T137" style:parent-style-name="Domyślnaczcionkaakapitu" style:family="text">
      <style:text-properties style:font-name="Times New Roman" fo:font-size="12pt" style:font-size-asian="12pt" style:font-size-complex="12pt"/>
    </style:style>
    <style:style style:name="P138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139" style:parent-style-name="Normalny" style:family="paragraph">
      <style:paragraph-properties fo:margin-bottom="0in" fo:line-height="150%"/>
    </style:style>
    <style:style style:name="T140" style:parent-style-name="Domyślnaczcionkaakapitu" style:family="text">
      <style:text-properties style:font-name="Times New Roman" fo:font-size="12pt" style:font-size-asian="12pt" style:font-size-complex="12pt"/>
    </style:style>
    <style:style style:name="P141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Row144" style:family="table-row">
      <style:table-row-properties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Akapitzlistą" style:list-style-name="LFO3" style:family="paragraph">
      <style:paragraph-properties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151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152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153" style:parent-style-name="Normalny" style:family="paragraph">
      <style:paragraph-properties fo:margin-bottom="0in" fo:line-height="150%"/>
    </style:style>
    <style:style style:name="T154" style:parent-style-name="Domyślnaczcionkaakapitu" style:family="text">
      <style:text-properties style:font-name="Times New Roman" fo:font-size="12pt" style:font-size-asian="12pt" style:font-size-complex="12pt"/>
    </style:style>
    <style:style style:name="P155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Normalny" style:family="paragraph">
      <style:paragraph-properties fo:margin-bottom="0in" fo:line-height="150%"/>
    </style:style>
    <style:style style:name="T158" style:parent-style-name="Domyślnaczcionkaakapitu" style:family="text">
      <style:text-properties style:font-name="Times New Roman" fo:font-size="12pt" style:font-size-asian="12pt" style:font-size-complex="12pt"/>
    </style:style>
    <style:style style:name="P159" style:parent-style-name="Normalny" style:family="paragraph">
      <style:paragraph-properties fo:margin-bottom="0in" fo:line-height="150%"/>
    </style:style>
    <style:style style:name="T160" style:parent-style-name="Domyślnaczcionkaakapitu" style:family="text">
      <style:text-properties style:font-name="Times New Roman" fo:font-size="12pt" style:font-size-asian="12pt" style:font-size-complex="12pt"/>
    </style:style>
    <style:style style:name="P161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162" style:parent-style-name="Normalny" style:family="paragraph">
      <style:paragraph-properties fo:margin-bottom="0in" fo:line-height="150%"/>
    </style:style>
    <style:style style:name="T163" style:parent-style-name="Domyślnaczcionkaakapitu" style:family="text">
      <style:text-properties style:font-name="Times New Roman" fo:font-size="12pt" style:font-size-asian="12pt" style:font-size-complex="12pt"/>
    </style:style>
    <style:style style:name="P164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165" style:parent-style-name="Normalny" style:family="paragraph">
      <style:paragraph-properties fo:margin-bottom="0in" fo:line-height="150%"/>
    </style:style>
    <style:style style:name="T166" style:parent-style-name="Domyślnaczcionkaakapitu" style:family="text">
      <style:text-properties style:font-name="Times New Roman" fo:font-size="12pt" style:font-size-asian="12pt" style:font-size-complex="12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Row169" style:family="table-row">
      <style:table-row-properties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Akapitzlistą" style:list-style-name="LFO3" style:family="paragraph">
      <style:paragraph-properties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176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Row181" style:family="table-row">
      <style:table-row-properties style:min-row-height="0.6729in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Akapitzlistą" style:list-style-name="LFO3" style:family="paragraph">
      <style:paragraph-properties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Row192" style:family="table-row">
      <style:table-row-properties style:min-row-height="0.7694in"/>
    </style:style>
    <style:style style:name="P193" style:parent-style-name="Akapitzlistą" style:list-style-name="LFO3" style:family="paragraph">
      <style:paragraph-properties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94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199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Row200" style:family="table-row">
      <style:table-row-properties style:min-row-height="2.1152in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Akapitzlistą" style:list-style-name="LFO3" style:family="paragraph">
      <style:paragraph-properties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209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Row212" style:family="table-row">
      <style:table-row-properties style:min-row-height="0.468in"/>
    </style:style>
    <style:style style:name="P213" style:parent-style-name="Akapitzlistą" style:list-style-name="LFO3" style:family="paragraph">
      <style:paragraph-properties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14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219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Row220" style:family="table-row">
      <style:table-row-properties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Akapitzlistą" style:list-style-name="LFO3" style:family="paragraph">
      <style:paragraph-properties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Normalny" style:family="paragraph">
      <style:paragraph-properties fo:margin-bottom="0in" fo:line-height="150%"/>
    </style:style>
    <style:style style:name="T225" style:parent-style-name="Domyślnaczcionkaakapitu" style:family="text">
      <style:text-properties style:font-name="Times New Roman" fo:font-size="12pt" style:font-size-asian="12pt" style:font-size-complex="12pt"/>
    </style:style>
    <style:style style:name="T226" style:parent-style-name="Domyślnaczcionkaakapitu" style:family="text">
      <style:text-properties style:font-name="Times New Roman" fo:font-size="12pt" style:font-size-asian="12pt" style:font-size-complex="12pt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229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Normalny" style:family="paragraph">
      <style:paragraph-properties fo:margin-bottom="0in" fo:line-height="150%"/>
    </style:style>
    <style:style style:name="T232" style:parent-style-name="Domyślnaczcionkaakapitu" style:family="text">
      <style:text-properties style:font-name="Times New Roman" fo:font-size="12pt" style:font-size-asian="12pt" style:font-size-complex="12pt"/>
    </style:style>
    <style:style style:name="P233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234" style:parent-style-name="Normalny" style:family="paragraph">
      <style:paragraph-properties fo:margin-bottom="0in" fo:line-height="150%"/>
    </style:style>
    <style:style style:name="T235" style:parent-style-name="Domyślnaczcionkaakapitu" style:family="text">
      <style:text-properties style:font-name="Times New Roman" fo:font-size="12pt" style:font-size-asian="12pt" style:font-size-complex="12pt"/>
    </style:style>
    <style:style style:name="P236" style:parent-style-name="Normalny" style:family="paragraph">
      <style:paragraph-properties fo:margin-bottom="0in" fo:line-height="150%"/>
    </style:style>
    <style:style style:name="T237" style:parent-style-name="Domyślnaczcionkaakapitu" style:family="text">
      <style:text-properties style:font-name="Times New Roman" fo:font-size="12pt" style:font-size-asian="12pt" style:font-size-complex="12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Row240" style:family="table-row">
      <style:table-row-properties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Akapitzlistą" style:list-style-name="LFO3" style:family="paragraph">
      <style:paragraph-properties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247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250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Row253" style:family="table-row">
      <style:table-row-properties style:min-row-height="2.5965in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Akapitzlistą" style:list-style-name="LFO3" style:family="paragraph">
      <style:paragraph-properties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260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263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264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Row267" style:family="table-row">
      <style:table-row-properties style:min-row-height="0.5638in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Akapitzlistą" style:list-style-name="LFO3" style:family="paragraph">
      <style:paragraph-properties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Normalny" style:family="paragraph">
      <style:paragraph-properties fo:margin-bottom="0in" fo:line-height="150%"/>
    </style:style>
    <style:style style:name="T272" style:parent-style-name="Domyślnaczcionkaakapitu" style:family="text">
      <style:text-properties style:font-name="Times New Roman" fo:font-size="12pt" style:font-size-asian="12pt" style:font-size-complex="12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275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278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279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280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Row283" style:family="table-row">
      <style:table-row-properties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Akapitzlistą" style:list-style-name="LFO3" style:family="paragraph">
      <style:paragraph-properties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290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293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Normalny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TableRow296" style:family="table-row">
      <style:table-row-properties style:min-row-height="0.5888in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Akapitzlistą" style:list-style-name="LFO3" style:family="paragraph">
      <style:paragraph-properties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303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Row308" style:family="table-row">
      <style:table-row-properties style:min-row-height="0.6104in"/>
    </style:style>
    <style:style style:name="P309" style:parent-style-name="Akapitzlistą" style:list-style-name="LFO3" style:family="paragraph">
      <style:paragraph-properties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10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311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Row316" style:family="table-row">
      <style:table-row-properties style:min-row-height="0.8208in"/>
    </style:style>
    <style:style style:name="P317" style:parent-style-name="Akapitzlistą" style:list-style-name="LFO3" style:family="paragraph">
      <style:paragraph-properties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18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319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Row324" style:family="table-row">
      <style:table-row-properties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Akapitzlistą" style:list-style-name="LFO3" style:family="paragraph">
      <style:paragraph-properties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Normalny" style:family="paragraph">
      <style:paragraph-properties fo:margin-bottom="0in" fo:line-height="150%"/>
    </style:style>
    <style:style style:name="T329" style:parent-style-name="Domyślnaczcionkaakapitu" style:family="text">
      <style:text-properties style:font-name="Times New Roman" fo:font-size="12pt" style:font-size-asian="12pt" style:font-size-complex="12pt"/>
    </style:style>
    <style:style style:name="T330" style:parent-style-name="Domyślnaczcionkaakapitu" style:family="text">
      <style:text-properties style:font-name="Times New Roman" fo:font-size="12pt" style:font-size-asian="12pt" style:font-size-complex="12pt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333" style:parent-style-name="Normalny" style:family="paragraph">
      <style:paragraph-properties fo:margin-bottom="0in" fo:line-height="150%"/>
    </style:style>
    <style:style style:name="T334" style:parent-style-name="Domyślnaczcionkaakapitu" style:family="text">
      <style:text-properties style:font-name="Times New Roman" fo:font-size="12pt" style:font-size-asian="12pt" style:font-size-complex="12pt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Row339" style:family="table-row">
      <style:table-row-properties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Akapitzlistą" style:list-style-name="LFO3" style:family="paragraph">
      <style:paragraph-properties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346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349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Normalny" style:family="paragraph">
      <style:paragraph-properties fo:margin-bottom="0in" fo:line-height="150%"/>
    </style:style>
    <style:style style:name="T352" style:parent-style-name="Domyślnaczcionkaakapitu" style:family="text">
      <style:text-properties style:font-name="Times New Roman" fo:font-size="12pt" style:font-size-asian="12pt" style:font-size-complex="12pt"/>
    </style:style>
    <style:style style:name="TableRow353" style:family="table-row">
      <style:table-row-properties style:min-row-height="0.8527in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Akapitzlistą" style:list-style-name="LFO3" style:family="paragraph">
      <style:paragraph-properties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360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Row365" style:family="table-row">
      <style:table-row-properties style:min-row-height="0.5965in"/>
    </style:style>
    <style:style style:name="P366" style:parent-style-name="Akapitzlistą" style:list-style-name="LFO3" style:family="paragraph">
      <style:paragraph-properties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67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368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Row373" style:family="table-row">
      <style:table-row-properties style:min-row-height="0.5513in"/>
    </style:style>
    <style:style style:name="P374" style:parent-style-name="Akapitzlistą" style:list-style-name="LFO3" style:family="paragraph">
      <style:paragraph-properties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75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376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Normalny" style:family="paragraph">
      <style:paragraph-properties fo:line-height="150%"/>
      <style:text-properties style:font-name="Times New Roman" fo:font-size="12pt" style:font-size-asian="12pt" style:font-size-complex="12pt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Row381" style:family="table-row">
      <style:table-row-properties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Akapitzlistą" style:list-style-name="LFO3" style:family="paragraph">
      <style:paragraph-properties fo:margin-bottom="0in" fo:line-height="15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386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393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394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395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396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397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398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399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400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401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  <style:style style:name="P402" style:parent-style-name="Normalny" style:family="paragraph">
      <style:paragraph-properties fo:margin-bottom="0in" fo:line-height="200%"/>
      <style:text-properties style:font-name="Times New Roman" fo:font-size="12pt" style:font-size-asian="12pt" style:font-size-complex="12pt"/>
    </style:style>
    <style:style style:name="P403" style:parent-style-name="Normalny" style:family="paragraph">
      <style:paragraph-properties fo:margin-bottom="0in" fo:line-height="200%"/>
      <style:text-properties style:font-name="Times New Roman" fo:font-size="12pt" style:font-size-asian="12pt" style:font-size-complex="12pt"/>
    </style:style>
    <style:style style:name="P404" style:parent-style-name="Normalny" style:family="paragraph">
      <style:paragraph-properties fo:margin-bottom="0in" fo:line-height="200%"/>
      <style:text-properties style:font-name="Times New Roman" fo:font-size="12pt" style:font-size-asian="12pt" style:font-size-complex="12pt"/>
    </style:style>
    <style:style style:name="P405" style:parent-style-name="Normalny" style:family="paragraph">
      <style:paragraph-properties fo:margin-bottom="0in" fo:line-height="200%"/>
      <style:text-properties style:font-name="Times New Roman" fo:font-size="12pt" style:font-size-asian="12pt" style:font-size-complex="12pt"/>
    </style:style>
    <style:style style:name="S2" style:family="section">
      <style:section-properties fo:margin-left="0in" fo:margin-right="0in" style:writing-mode="lr-tb">
        <style:columns fo:column-count="2" fo:column-gap="0.4916in"/>
      </style:section-properties>
    </style:style>
    <style:style style:name="P406" style:parent-style-name="Normalny" style:family="paragraph">
      <style:paragraph-properties fo:text-align="end" fo:margin-bottom="0in" fo:line-height="200%"/>
      <style:text-properties style:font-name="Times New Roman" fo:font-size="12pt" style:font-size-asian="12pt" style:font-size-complex="12pt"/>
    </style:style>
    <style:style style:name="P407" style:parent-style-name="Normalny" style:family="paragraph">
      <style:paragraph-properties fo:text-align="end" fo:margin-bottom="0in" fo:line-height="200%"/>
      <style:text-properties style:font-name="Times New Roman" fo:font-size="12pt" style:font-size-asian="12pt" style:font-size-complex="12pt"/>
    </style:style>
    <style:style style:name="P408" style:parent-style-name="Normalny" style:family="paragraph">
      <style:paragraph-properties fo:text-align="end" fo:margin-bottom="0in" fo:line-height="200%"/>
      <style:text-properties style:font-name="Times New Roman" fo:font-size="12pt" style:font-size-asian="12pt" style:font-size-complex="12pt"/>
    </style:style>
    <style:style style:name="P409" style:parent-style-name="Normalny" style:family="paragraph">
      <style:paragraph-properties fo:text-align="end" fo:margin-bottom="0in" fo:line-height="200%"/>
      <style:text-properties style:font-name="Times New Roman" fo:font-size="12pt" style:font-size-asian="12pt" style:font-size-complex="12pt"/>
    </style:style>
    <style:style style:name="P410" style:parent-style-name="Normalny" style:family="paragraph">
      <style:paragraph-properties fo:margin-bottom="0in" fo:line-height="200%"/>
      <style:text-properties style:font-name="Times New Roman" fo:font-size="12pt" style:font-size-asian="12pt" style:font-size-complex="12pt"/>
    </style:style>
    <style:style style:name="P411" style:parent-style-name="Normalny" style:family="paragraph">
      <style:paragraph-properties fo:margin-bottom="0in" fo:line-height="200%"/>
      <style:text-properties style:font-name="Times New Roman" fo:font-size="12pt" style:font-size-asian="12pt" style:font-size-complex="12pt"/>
    </style:style>
    <style:style style:name="P412" style:parent-style-name="Normalny" style:family="paragraph">
      <style:paragraph-properties fo:margin-bottom="0in" fo:line-height="200%"/>
      <style:text-properties style:font-name="Times New Roman" fo:font-size="12pt" style:font-size-asian="12pt" style:font-size-complex="12pt"/>
    </style:style>
    <style:style style:name="P413" style:parent-style-name="Normalny" style:family="paragraph">
      <style:paragraph-properties fo:margin-bottom="0in" fo:line-height="200%"/>
      <style:text-properties style:font-name="Times New Roman" fo:font-size="12pt" style:font-size-asian="12pt" style:font-size-complex="12pt"/>
    </style:style>
    <style:style style:name="S3" style:family="section">
      <style:section-properties fo:margin-left="0in" fo:margin-right="0in" style:writing-mode="lr-tb"/>
    </style:style>
    <style:style style:name="P414" style:parent-style-name="Normalny" style:family="paragraph">
      <style:paragraph-properties fo:margin-bottom="0in" fo:line-height="200%"/>
      <style:text-properties style:font-name="Times New Roman" fo:font-size="12pt" style:font-size-asian="12pt" style:font-size-complex="12pt"/>
    </style:style>
    <style:style style:name="P415" style:parent-style-name="Normalny" style:family="paragraph">
      <style:paragraph-properties fo:margin-bottom="0in" fo:line-height="150%"/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>PLAN DZIAŁANIA</text:p>
      <text:p text:style-name="P3">ŚRODOWISKOWEGO DOMU SAMOPOMOCY ,,DWOREK’’ Z FILIĄ <text:s text:c="17"/>W OLSZTYNIE</text:p>
      <text:p text:style-name="P4"><text:span text:style-name="T5">NA RZECZ POPRAWY ZAPEWNIENIA DOSTĘPNOŚCI OSOBOM <text:s text:c="23"/>ZE SZCZEGÓLNYMI POTRZEBAMI NA LATA 2025-2029</text:span></text:p>
      <text:p text:style-name="P6">Zgodnie z Ustawą z dnia 19 lipca 2019 r. o zapewnieniu dostępności osobom <text:s text:c="27"/>ze szczególnymi potrzebami.</text:p>
      <text:p text:style-name="P7"/>
      <text:list text:style-name="LFO1" text:continue-numbering="true">
        <text:list-item>
          <text:p text:style-name="P8">Wstęp<text:s/></text:p>
        </text:list-item>
      </text:list>
      <text:p text:style-name="P9">Niniejszym dokument ten stanowi kontynuację Planu działania Środowiskowego Domu Samopomocy ,,Dworek’’ z filią w Olsztynie na rzecz poprawy zapewnienia dostępności osobom ze szczególnymi potrzebami na lata 2021-2024.<text:s/></text:p>
      <text:p text:style-name="P10">Plan działania Środowiskowego Domu Samopomocy ,,Dworek’’, zwany dalej ,,Planem’’, określa nowe kierunki działań, które powinny zostać podjęte w celu dalszego rozwoju usług <text:s text:c="18"/>i wsparcia dla osób ze szczególnymi potrzebami, zapewniając im pełniejszy dostęp <text:s text:c="25"/>do wszechstronnej pomocy.<text:s/></text:p>
      <text:p text:style-name="P11">Dokument wskazuje również działania, które zostały zrealizowane w ostatnich latach, mające na celu uczynienie Środowiskowego Domu Samopomocy ,,Dworek’’ miejscem bardziej dostosowanym do potrzeb osób wymagających wsparcia, z naciskiem na poprawę jakości życia oraz integrację społeczną uczestników.<text:s/></text:p>
      <text:p text:style-name="P12"/>
      <text:list text:style-name="LFO1" text:continue-numbering="true">
        <text:list-item>
          <text:p text:style-name="P13">Podstawa prawna</text:p>
        </text:list-item>
      </text:list>
      <text:p text:style-name="P14">Zgodnie z ustawą z dnia 19 lipca 2019 r. o zapewnieniu dostępności osobom <text:s text:c="36"/>ze szczególnymi potrzebami (Dz. U. 2019. poz. 1696), zwaną dalej ,,Ustawą’’, celem jest poprawa warunków życia i funkcjonowania osób ze szczególnym potrzebami. Ustawa nakłada na podmioty publiczne obowiązek usuwania barier architektonicznych, cyfrowych <text:s text:c="26"/>oraz informacyjno-komunikacyjnych, co ma na celu zapewnienie osobom ze szczególnymi potrzebami pełnego dostępu do usług publicznych. Ustawa ta stanowi część rządowego programu Dostępność Plus, którego celem jest budowanie systemu wspierającego dostępność w Polsce, szczególnie w przestrzeni publicznej, transporcie oraz w ofercie usług i produktów.<text:s/></text:p>
      <text:p text:style-name="P15">Działania te stanowią integralną część polityki państwa w zakresie równości szans i integracji społecznej osób ze szczególnymi potrzebami, co znajduje odzwierciedlenie w niniejszym Planie.<text:s/></text:p>
      <text:p text:style-name="P16"/>
      <text:soft-page-break/>
      <text:list text:style-name="LFO1" text:continue-numbering="true">
        <text:list-item>
          <text:p text:style-name="P17">Osoba ze szczególnymi potrzebami<text:s/></text:p>
        </text:list-item>
      </text:list>
      <text:p text:style-name="P18">Zgodnie z Ustawą, osobą ze szczególnymi potrzebami jest ta, która ze względu na swoje cechy zewnętrzne lub wewnętrzne, albo ze względu na okoliczności, w których się znajduje, musi podjąć dodatkowe działania lub zastosować dodatkowe środki w celu przezwyciężenia bariery, aby uczestniczyć w różnych sferach życia na zasadzie równości z innymi osobami.<text:s/></text:p>
      <text:p text:style-name="P19">Do grupy osób ze szczególnymi potrzebami zalicza się m.in.:<text:s/></text:p>
      <text:p text:style-name="P20">- osoby z czasową niepełnosprawnością np. po złamaniu kończyny,</text:p>
      <text:p text:style-name="P21">- osoby poruszające się na wózku inwalidzkim lub przy pomocy kul,</text:p>
      <text:p text:style-name="P22">- rodziców z wózkiem dziecięcym,<text:s/></text:p>
      <text:p text:style-name="P23">- osoby niewidome i słabowidzące,</text:p>
      <text:p text:style-name="P24">- osoby z niepełnosprawnością słuchu,</text:p>
      <text:p text:style-name="P25">- osoby z jednoczesnym uszkodzeniem wzroku i słuchu – głuchonieme,</text:p>
      <text:p text:style-name="P26">- osoby z zaburzeniami psychicznymi,</text:p>
      <text:p text:style-name="P27">- osoby z niepełnosprawnością intelektualną,<text:s/></text:p>
      <text:p text:style-name="P28">- cudzoziemców,<text:s/></text:p>
      <text:p text:style-name="P29">- osoby mające trudności w komunikacji werbalnej i niewerbalnej,<text:s/></text:p>
      <text:p text:style-name="P30">- osoby o nietypowych cechach fizycznych np. bardzo niskim lub bardzo wysokim wzroście,</text:p>
      <text:p text:style-name="P31">- osoby starsze, u których występują trudności pojawiające się wraz z wiekiem,</text:p>
      <text:p text:style-name="P32">- kobiety w ciąży.<text:s/></text:p>
      <text:p text:style-name="P33"/>
      <text:list text:style-name="LFO1" text:continue-numbering="true">
        <text:list-item>
          <text:p text:style-name="P34">Analiza stanu zastanego<text:s/></text:p>
        </text:list-item>
      </text:list>
      <text:p text:style-name="P35">Środowiskowy Dom Samopomocy ,,Dworek’’ z filią ul. Jacka Kuronia 16 w Olsztynie przeprowadził samoocenę dostępności w 2021 roku, mającą na celu ocenę barier w zakresie dostępności architektonicznej, cyfrowej oraz informacyjno-komunikacyjnej w obu lokalizacjach.<text:s/></text:p>
      <text:p text:style-name="P36">W wyniku samooceny szczegółowo opisano, które aspekty budynku i usług już spełniają wymagania dostępności, a także wskazano obszary wymagające poprawy. Zidentyfikowano elementy, które są zgodne z obowiązującymi normami i stanowią pozytywne przykłady dostępności, jak np. dostoswane wejścia czy ułatwienia w komunikacji cyfrowej. Na podstawie tej analizy opracowano Plan działania, który wskazywał konkretne kroki do podjęcia w celu dalszego doskonalenia dostępności w Środowiskowym Domu Samopomocy ,,Dworek’’. Plan uwzględniał zarówno eliminację istniejących barier, jak<text:s/><text:line-break/>i kontynuację działań wiązanych z dostosowaniem budynku i usług do potrzeb osób ze szczególnymi potrzebami.</text:p>
      <text:soft-page-break/>
      <text:list text:style-name="LFO1" text:continue-numbering="true">
        <text:list-item>
          <text:p text:style-name="P37">Dotychczasowe działania podejmowane przez Środowiskowy Dom Samopomocy ,,Dworek’’ z filią na rzecz zapewnienia dostępności<text:s/></text:p>
        </text:list-item>
      </text:list>
      <text:p text:style-name="P38"/>
      <text:p text:style-name="P39">Środowiskowy Dom Samopomocy ,,Dworek’’ przeprowadził i prowadzi szereg działań, które są odpowiedzią na potrzeby jego interesariuszy, w tym osób ze szczególnymi potrzebami.</text:p>
      <text:p text:style-name="P40"/>
      <text:p text:style-name="P41"><text:span text:style-name="T42">5.1.</text:span><text:span text:style-name="T43"><text:s/></text:span><text:span text:style-name="T44"><text:s/>W obszarze dostępności architektonicznej wykonano:</text:span></text:p>
      <text:p text:style-name="P45">Lokalizacja:</text:p>
      <text:list text:style-name="LFO2" text:continue-numbering="true">
        <text:list-item>
          <text:p text:style-name="P46">Środowiskowy Dom Samopomocy ,,Dworek’’ z filią ul. Jacka Kuronia 16 <text:s text:c="26"/>w Olsztynie:</text:p>
        </text:list-item>
      </text:list>
      <text:p text:style-name="P47">- Zamontowano dodatkowe tablice informacyjne o rozmieszczeniu pomieszczeń na każdej kondygnacji oraz oznakowano numerycznie pomieszczenia w ośrodku.</text:p>
      <text:p text:style-name="P48">- Dokonano przeglądu deklaracji dostępności ze wskazaniem na wymagania w wymiarze architektonicznym wynikające z Ustawy.</text:p>
      <text:p text:style-name="P49">- Dokonano analizy obecnego stanu obiektu pod względem dostosowania architektury <text:s text:c="27"/>do potrzeb osób ze szczególnymi potrzebami oraz opracowano harmonogram działań <text:s text:c="25"/>na podstawie sporządzonej samooceny.</text:p>
      <text:p text:style-name="P50">- Zamontowano dzwonek zewnętrzny na odpowiedniej wysokości.<text:s/></text:p>
      <text:list text:style-name="LFO2" text:continue-numbering="true">
        <text:list-item>
          <text:p text:style-name="P51">Środowiskowy Dom Samopomocy ,,Dworek’’ z filią ul. Jacka Kuronia 16 <text:s text:c="27"/>w Olsztynie – filia ul. Królowej Jadwigi 4 w Olsztynie:<text:s/></text:p>
        </text:list-item>
      </text:list>
      <text:p text:style-name="P52">- Zlikwidowano wysokie progi poprzez zamontowanie ramp progowych do dwóch toalet oraz prysznica.</text:p>
      <text:p text:style-name="P53">- Zamontowano ramy asekuracyjne w toaletach.</text:p>
      <text:p text:style-name="P54">- Zamontowano dodatkowe tablice informacyjne o rozmieszczeniu pomieszczeń na każdej kondygnacji.</text:p>
      <text:p text:style-name="P55">- Zamontowano nakładki antypoślizgowe na schody w kolorze kontrastowym.</text:p>
      <text:p text:style-name="P56">- Oznaczono stopnie w kolorze kontrastowym (wyróżnienie początku i końca schodów).</text:p>
      <text:p text:style-name="P57">- Doposażono pracownie w dodatkowe punktowe oświetlenie.<text:s/></text:p>
      <text:p text:style-name="P58">- Zamontowano nowy dzwonek zewnętrzny na odpowiedniej wysokości.<text:s/></text:p>
      <text:p text:style-name="P59">-<text:s/><text:bookmark-start text:name="_Hlk188605111"/>Dokonano przeglądu deklaracji dostępności ze wskazaniem na wymagania w wymiarze architektonicznym wynikające z Ustawy.</text:p>
      <text:p text:style-name="P60"><text:bookmark-end text:name="_Hlk188605111"/>- Wewnętrznie przeszkolono pracowników z obsługi schodołazu.<text:s/></text:p>
      <text:p text:style-name="P61"/>
      <text:p text:style-name="P62">5.2. W obszarze dostępności cyfrowej wykonano:<text:s/></text:p>
      <text:soft-page-break/>
      <text:p text:style-name="P63">- Stałe doskonalenie strony Internetowej i dopasowywanie jej do potrzeb osób ze szczególnymi potrzebami zgodnie z Ustawą z dnia 4 kwietnia 2019 r. o dostępności cyfrowej stron internetowych i aplikacji mobilnych podmiotów publicznych (Dz. U. 2019 poz. 848).<text:s/></text:p>
      <text:p text:style-name="P64">- Zapoznanie pracowników z Planem działania oraz harmonogramem dotyczącym przystosowania placówek do wymogów w zakresie dostępności architektonicznej, cyfrowej<text:s/><text:line-break/>i informacyjno-komunikacyjnej dla osób ze szczególnymi potrzebami.</text:p>
      <text:p text:style-name="P65">- Wdrożenie i monitorowanie przyjętego Planu działania oraz harmonogramu działań na rzecz poprawy zapewnienia dostępności architektonicznej, cyfrowej i informacyjno-komunikacyjnej dla osób ze szczególnymi potrzebami.<text:s/></text:p>
      <text:p text:style-name="P66">- Dokonano przeglądu deklaracji dostępności ze wskazaniem na wymagania w wymiarze cyfrowym wynikające z Ustawy.</text:p>
      <text:p text:style-name="P67"/>
      <text:p text:style-name="P68"><text:span text:style-name="T69">5.3. W obszarze dostępności informacyjno-komunikacyjnej Środowiskowy Dom Samopomocy ,,Dworek’’ <text:s/>z filią zapewniał</text:span><text:span text:style-name="T70">:<text:s/></text:span></text:p>
      <text:p text:style-name="P71">- Przeszkolenie wszystkich pracowników merytorycznych zakresu treningu umiejętności komunikacyjnych z wykorzystaniem alternatywnych i wspomagających sposobów porozumiewania się.<text:s/></text:p>
      <text:p text:style-name="P72">- Ciągłe doskonalenie strony internetowej w celu zapewnienia pełnej dostępności cyfrowej, uwzględniające potrzeby osób ze szczególnymi wymaganiami, w tym uproszczenie nawigacji, poprawę czytelności treści, dostosowanie elementów graficznych i interaktywnych, a także ułatwienie zrozumienia strony dla osób z różnymi rodzajami niepełnosprawności.</text:p>
      <text:p text:style-name="P73">- Dokonano przeglądu deklaracji dostępności ze wskazaniem na wymagania w wymiarze informacyjno-komunikacyjnym wynikające z Ustawy.</text:p>
      <text:p text:style-name="P74"/>
      <text:list text:style-name="LFO1" text:continue-numbering="true">
        <text:list-item>
          <text:p text:style-name="P75">Cele i kierunki działań<text:s/></text:p>
        </text:list-item>
      </text:list>
      <text:p text:style-name="P76">Celem poniższego Planu jest wskazanie kierunków niezbędnych zmian i wdrążenie rozwiązań służących usprawnieniu funkcjonowania podmiotu publicznego i uczynieniu go bardziej dostępnym oraz przyjaznym osobom ze szczególnymi potrzebami. Plan wskazuje kierunki działań w trzech kluczowych obszarach, o których mowa w Ustawie: architektonicznym, cyfrowym oraz informacyjno-komunikacyjnym. Proponowane działania uwzględniają wymogi ustawowe oraz sugestie zgłoszone przez Koordynatora ds. dostępności<text:s/></text:p>
      <text:p text:style-name="P77">i pracowników.</text:p>
      <text:soft-page-break/>
      <text:p text:style-name="P78">PLAN DZIAŁANIA</text:p>
      <text:p text:style-name="P80">ŚRODOWISKOWEGO DOMU SAMOPOMOCY ,,DWOREK’’ Z FILIĄ W OLSZTYNIE</text:p>
      <text:p text:style-name="P81"><text:span text:style-name="T82">NA RZECZ POPRAWY ZAPEWNIENIA DOSTĘPNOŚCI OSOBOM ZE SZCZEGÓLNYMI POTRZEBAMI NA LATA 2025-2029</text:span></text:p>
      <text:p text:style-name="P83">Zgodnie z Ustawą z dnia 19 lipca 2019 r. o zapewnieniu dostępności osobom ze szczególnymi potrzebami.</text:p>
      <text:p text:style-name="P84"/>
      <table:table table:style-name="Table85">
        <table:table-columns>
          <table:table-column table:style-name="TableColumn86"/>
          <table:table-column table:style-name="TableColumn87"/>
          <table:table-column table:style-name="TableColumn88"/>
          <table:table-column table:style-name="TableColumn89"/>
          <table:table-column table:style-name="TableColumn90"/>
        </table:table-columns>
        <table:table-row table:style-name="TableRow91">
          <table:table-cell table:style-name="TableCell92">
            <text:p text:style-name="P93">Lp.<text:s/></text:p>
          </table:table-cell>
          <table:table-cell table:style-name="TableCell94">
            <text:p text:style-name="P95">Zakres działania</text:p>
          </table:table-cell>
          <table:table-cell table:style-name="TableCell96">
            <text:p text:style-name="P97">Realizujący zadania wykonujące z Ustawy</text:p>
          </table:table-cell>
          <table:table-cell table:style-name="TableCell98">
            <text:p text:style-name="P99">Sposób realizacji</text:p>
          </table:table-cell>
          <table:table-cell table:style-name="TableCell100">
            <text:p text:style-name="P101">Termin realizacji</text:p>
          </table:table-cell>
        </table:table-row>
        <table:table-row table:style-name="TableRow102">
          <table:table-cell table:style-name="TableCell103">
            <text:list text:style-name="LFO3" text:continue-numbering="true">
              <text:list-item>
                <text:p text:style-name="P104"/>
              </text:list-item>
            </text:list>
          </table:table-cell>
          <table:table-cell table:style-name="TableCell105">
            <text:p text:style-name="P106">Dokonanie analizy obecnego stanu obiektów pod względem dostosowania ich architektury do potrzeb osób ze szczególnymi potrzebami oraz opracowanie harmonogramu działań.<text:s/></text:p>
          </table:table-cell>
          <table:table-cell table:style-name="TableCell107">
            <text:p text:style-name="P108">Koordynatorzy,</text:p>
            <text:p text:style-name="P109">Zespół,</text:p>
            <text:p text:style-name="P110"><text:span text:style-name="T111">Dyrektor ŚDŚ ,,Dworek’’ z filią</text:span></text:p>
          </table:table-cell>
          <table:table-cell table:style-name="TableCell112">
            <text:p text:style-name="P113"><text:span text:style-name="T114">1. Przegląd działań podejmowanych przez Środowiskowy Dom Samopomocy ,,Dworek’’ z filią w zakresie zapewnienia dostępności budynków i przestrzeni w latach 2021-2024.</text:span></text:p>
            <text:p text:style-name="P115"><text:span text:style-name="T116">2. Przeprowadzenie analizy obecnego stanu obiektów pod kątem dostosowania ich architektury do potrzeb osób ze szczególnymi potrzebami – określenie obszarów architektury, w których poziom dostępności jest niewystarczający.<text:s/></text:span></text:p>
            <text:p text:style-name="P117">3. Przegląd deklaracji dostępności ze wskazaniem na wymagania w wymiarze architektonicznym wynikające z Ustawy.</text:p>
            <text:soft-page-break/>
            <text:p text:style-name="P118"><text:span text:style-name="T119">4. Sporządzenie i przedstawienie harmonogramu dostosowania architektonicznego obiektów dla osób ze szczególnymi potrzebami.</text:span></text:p>
            <text:p text:style-name="P120">5. Zatwierdzenie harmonogramu działań dotyczącego przystosowania obiektów do wymogów w zakresie dostępności architektonicznej dla osób ze szczególnymi potrzebami.<text:s/></text:p>
          </table:table-cell>
          <table:table-cell table:style-name="TableCell121">
            <text:p text:style-name="P122">Pierwszy kwartał 2025 roku</text:p>
          </table:table-cell>
        </table:table-row>
        <table:table-row table:style-name="TableRow123">
          <table:table-cell table:style-name="TableCell124">
            <text:list text:style-name="LFO3" text:continue-numbering="true">
              <text:list-item>
                <text:p text:style-name="P125"/>
              </text:list-item>
            </text:list>
          </table:table-cell>
          <table:table-cell table:style-name="TableCell126">
            <text:p text:style-name="P127">Dokonanie analizy dostępności w zakresie informacyjno-komunikacyjnym do potrzeb osób ze szczególnymi potrzebami oraz opracowanie harmonogramu działań.</text:p>
          </table:table-cell>
          <table:table-cell table:style-name="TableCell128">
            <text:p text:style-name="P129">Koordynatorzy,</text:p>
            <text:p text:style-name="P130">Zespół,</text:p>
            <text:p text:style-name="P131"><text:span text:style-name="T132">Dyrektor ŚDŚ ,,Dworek’’ z filią<text:s/></text:span></text:p>
          </table:table-cell>
          <table:table-cell table:style-name="TableCell133">
            <text:p text:style-name="P134"><text:span text:style-name="T135">1. Podsumowanie inicjatyw działań ŚDS ,,Dworek’’ z filią na rzecz zwiększenia dostępności w obszarze informacyjno-komunikacyjnym w latach 2021-2024.</text:span></text:p>
            <text:p text:style-name="P136"><text:span text:style-name="T137">2. Dokonanie analizy obecnego stanu placówek pod kątem ich dostosowania w zakresie dostępności informacyjno-komunikacyjnej dla osób ze szczególnymi potrzebami – określenie obszarów, w których poziom dostępności jest niewystarczający.</text:span></text:p>
            <text:p text:style-name="P138">3.<text:s/><text:bookmark-start text:name="_Hlk183681523"/>Przegląd deklaracji dostępności ze wskazaniem na wymagania w wymiarze informacyjno-komunikacyjnym wynikające z Ustawy.</text:p>
            <text:p text:style-name="P139"><text:bookmark-end text:name="_Hlk183681523"/><text:span text:style-name="T140">4. Sporządzenie i przedstawienie harmonogramu działań dostosowania informacyjno-komunikacyjnego placówek dla osób ze szczególnymi potrzebami.</text:span></text:p>
            <text:soft-page-break/>
            <text:p text:style-name="P141">5. Zatwierdzenie harmonogramu działań dotyczącego przystosowania placówek do wymogów w zakresie dostępności informacyjno-komunikacyjnej dla osób ze szczególnymi potrzebami.<text:s/></text:p>
          </table:table-cell>
          <table:table-cell table:style-name="TableCell142">
            <text:p text:style-name="P143">Pierwszy kwartał 2025 roku<text:s/></text:p>
          </table:table-cell>
        </table:table-row>
        <table:table-row table:style-name="TableRow144">
          <table:table-cell table:style-name="TableCell145">
            <text:list text:style-name="LFO3" text:continue-numbering="true">
              <text:list-item>
                <text:p text:style-name="P146"/>
              </text:list-item>
            </text:list>
          </table:table-cell>
          <table:table-cell table:style-name="TableCell147">
            <text:p text:style-name="P148">Dokonanie analizy dostępności w zakresie cyfrowym do potrzeb osób ze szczególnymi potrzebami oraz opracowanie harmonogramu działań.</text:p>
          </table:table-cell>
          <table:table-cell table:style-name="TableCell149">
            <text:p text:style-name="P150">Koordynatorzy,<text:s/></text:p>
            <text:p text:style-name="P151">Zespół,</text:p>
            <text:p text:style-name="P152">Redaktor Strony BIP,</text:p>
            <text:p text:style-name="P153"><text:span text:style-name="T154">Dyrektor ŚDŚ ,,Dworek’’ z filią</text:span></text:p>
            <text:p text:style-name="P155"/>
          </table:table-cell>
          <table:table-cell table:style-name="TableCell156">
            <text:p text:style-name="P157"><text:span text:style-name="T158">1. Przegląd działań podejmowanych przez ŚDS ,,Dworek’’ z filią w zakresie dostępności cyfrowej w latach 2021-2024.<text:s/></text:span></text:p>
            <text:p text:style-name="P159"><text:span text:style-name="T160">2. Dokonanie analizy w zakresie dostępności cyfrowej – określenie obszarów dostępności cyfrowej, w których poziom dostępności jest niewystarczający.</text:span></text:p>
            <text:p text:style-name="P161">3. Przegląd deklaracji dostępności ze wskazaniem na wymagania w wymiarze cyfrowym wynikające z Ustawy.</text:p>
            <text:p text:style-name="P162"><text:span text:style-name="T163">4. Sporządzenie i przedstawienie harmonogramu działań dostosowania cyfrowego placówek dla osób ze szczególnymi potrzebami.</text:span></text:p>
            <text:p text:style-name="P164">5. Zatwierdzenie harmonogramu działań dotyczącego przystosowania placówek do wymogów w zakresie dostępności cyfrowej dla osób ze szczególnymi potrzebami.<text:s/></text:p>
            <text:soft-page-break/>
            <text:p text:style-name="P165"><text:span text:style-name="T166">6. Stałe udoskonalanie strony internetowej i dostosowywanie jej do potrzeb osób ze szczególnymi potrzebami zgodnie z Ustawą o dostępności cyfrowej.<text:s/></text:span></text:p>
          </table:table-cell>
          <table:table-cell table:style-name="TableCell167">
            <text:p text:style-name="P168">Realizacja w całym okresie działania/ na bieżąco</text:p>
          </table:table-cell>
        </table:table-row>
        <table:table-row table:style-name="TableRow169">
          <table:table-cell table:style-name="TableCell170">
            <text:list text:style-name="LFO3" text:continue-numbering="true">
              <text:list-item>
                <text:p text:style-name="P171"/>
              </text:list-item>
            </text:list>
          </table:table-cell>
          <table:table-cell table:style-name="TableCell172">
            <text:p text:style-name="P173">Dokonanie analizy w zakresie dostępności alternatywnej w przypadku braku możliwości zapewnienia innych wynikających z Ustawy form zapewnienia dostępności dla osób ze szczególnymi potrzebami<text:s/></text:p>
          </table:table-cell>
          <table:table-cell table:style-name="TableCell174">
            <text:p text:style-name="P175">Koordynatorzy,<text:s/></text:p>
            <text:p text:style-name="P176">Zespół</text:p>
          </table:table-cell>
          <table:table-cell table:style-name="TableCell177">
            <text:p text:style-name="P178">Określenie zasad dostępu alternatywnego, monitoring przypadków zapewnienia dostępu alternatywnego.</text:p>
          </table:table-cell>
          <table:table-cell table:style-name="TableCell179">
            <text:p text:style-name="P180">Realizacja w całym okresie działania/ na bieżąco</text:p>
          </table:table-cell>
        </table:table-row>
        <table:table-row table:style-name="TableRow181">
          <table:table-cell table:style-name="TableCell182" table:number-rows-spanned="2">
            <text:list text:style-name="LFO3" text:continue-numbering="true">
              <text:list-item>
                <text:p text:style-name="P183"/>
              </text:list-item>
            </text:list>
          </table:table-cell>
          <table:table-cell table:style-name="TableCell184" table:number-rows-spanned="2">
            <text:p text:style-name="P185">Sporządzenie Planu Działania na rzecz poprawy zapewnienia dostępności osobom ze szczególnymi potrzebami.</text:p>
          </table:table-cell>
          <table:table-cell table:style-name="TableCell186">
            <text:p text:style-name="P187">Koordynatorzy</text:p>
          </table:table-cell>
          <table:table-cell table:style-name="TableCell188">
            <text:p text:style-name="P189">Opracowanie Planu Działania oraz przekazanie go do zatwierdzenia Dyrektorowi ŚDS ,,Dworek’’ z filią.<text:s/></text:p>
          </table:table-cell>
          <table:table-cell table:style-name="TableCell190" table:number-rows-spanned="2">
            <text:p text:style-name="P191">Pierwszy kwartał 2025 roku</text:p>
          </table:table-cell>
        </table:table-row>
        <table:table-row table:style-name="TableRow192">
          <table:covered-table-cell>
            <text:list text:style-name="LFO3" text:continue-numbering="true">
              <text:list-item>
                <text:p text:style-name="P193"/>
              </text:list-item>
            </text:list>
          </table:covered-table-cell>
          <table:covered-table-cell>
            <text:p text:style-name="P194"/>
          </table:covered-table-cell>
          <table:table-cell table:style-name="TableCell195">
            <text:p text:style-name="P196">Redaktor Strony BIP</text:p>
          </table:table-cell>
          <table:table-cell table:style-name="TableCell197">
            <text:p text:style-name="P198">Zamieszczenie Planu Działania na stronie internetowej bip-sdsdworek.olsztyn.eu</text:p>
          </table:table-cell>
          <table:covered-table-cell>
            <text:p text:style-name="P199"/>
          </table:covered-table-cell>
        </table:table-row>
        <table:table-row table:style-name="TableRow200">
          <table:table-cell table:style-name="TableCell201" table:number-rows-spanned="2">
            <text:list text:style-name="LFO3" text:continue-numbering="true">
              <text:list-item>
                <text:p text:style-name="P202"/>
              </text:list-item>
            </text:list>
          </table:table-cell>
          <table:table-cell table:style-name="TableCell203" table:number-rows-spanned="2">
            <text:p text:style-name="P204">Sporządzenie raportu o stanie zapewnienia dostępności osobom ze szczególnymi potrzebami<text:s/></text:p>
          </table:table-cell>
          <table:table-cell table:style-name="TableCell205">
            <text:p text:style-name="P206">Koordynatorzy<text:s/></text:p>
          </table:table-cell>
          <table:table-cell table:style-name="TableCell207">
            <text:p text:style-name="P208">1. Przygotowanie danych zbiorczych do raportu w zakresie realizacji Ustawy o zapewnieniu dostępności osobom ze szczególnymi potrzebami z uwzględnieniem uwag odnoszących się do istniejących przeszkód.</text:p>
            <text:p text:style-name="P209">2. Przekazanie sporządzonego raportu do zatwierdzenia Dyrektorowi ŚDŚ ,,Dworek’’ z filią.</text:p>
          </table:table-cell>
          <table:table-cell table:style-name="TableCell210" table:number-rows-spanned="2">
            <text:p text:style-name="P211">Do 31 marca 2025 roku</text:p>
          </table:table-cell>
        </table:table-row>
        <table:table-row table:style-name="TableRow212">
          <table:covered-table-cell>
            <text:list text:style-name="LFO3" text:continue-numbering="true">
              <text:list-item>
                <text:p text:style-name="P213"/>
              </text:list-item>
            </text:list>
          </table:covered-table-cell>
          <table:covered-table-cell>
            <text:p text:style-name="P214"/>
          </table:covered-table-cell>
          <table:table-cell table:style-name="TableCell215">
            <text:p text:style-name="P216">Redaktor Strony BIP</text:p>
          </table:table-cell>
          <table:table-cell table:style-name="TableCell217">
            <text:p text:style-name="P218">Publikacja raportu na stronie internetowej BIP.</text:p>
          </table:table-cell>
          <table:covered-table-cell>
            <text:p text:style-name="P219"/>
          </table:covered-table-cell>
        </table:table-row>
        <table:table-row table:style-name="TableRow220">
          <table:table-cell table:style-name="TableCell221">
            <text:list text:style-name="LFO3" text:continue-numbering="true">
              <text:list-item>
                <text:p text:style-name="P222"/>
              </text:list-item>
            </text:list>
          </table:table-cell>
          <table:table-cell table:style-name="TableCell223">
            <text:p text:style-name="P224"><text:span text:style-name="T225">Szkolenia dotyczące zapewniania dostępności osobom ze szczególnymi potrzebami dla członków zespołu oraz pozostałych pracowników ośrodka – wzrost świadomości pracowników na temat różnych rodzajów niepełnosprawności oraz prawidłowych zachowań w<text:s/></text:span><text:soft-page-break/><text:span text:style-name="T226">kontakcie z osobami z niepełnosprawnościami<text:s/></text:span></text:p>
          </table:table-cell>
          <table:table-cell table:style-name="TableCell227">
            <text:p text:style-name="P228">Dyrektor ŚDS ,,Dworek’’ z filią,</text:p>
            <text:p text:style-name="P229">Koordynatorzy</text:p>
          </table:table-cell>
          <table:table-cell table:style-name="TableCell230">
            <text:p text:style-name="P231"><text:span text:style-name="T232">1. Podnoszenie kompetencji pracowników z zakresu zapewniania dostępności osobom ze szczególnymi potrzebami.<text:s/></text:span></text:p>
            <text:p text:style-name="P233">2.Zapewnienie środków w budżecie na finansowanie szkoleń.<text:s/></text:p>
            <text:p text:style-name="P234"><text:span text:style-name="T235">3. Przeszkolenie wewnętrzne z zakresu dostępności architektonicznej, informacyjno-komunikacyjnej, cyfrowej oraz pracy z osobami z niepełnosprawnościami.<text:s/></text:span></text:p>
            <text:p text:style-name="P236"><text:span text:style-name="T237">4. Przeszkolenie pracowników w zakresie pracy z osobami z niepełnosprawnościami, obejmujące zasady komunikacji, udzielania pomocy oraz znajomości przepisów dotyczących dostępności.<text:s/></text:span></text:p>
          </table:table-cell>
          <table:table-cell table:style-name="TableCell238">
            <text:p text:style-name="P239">Realizacja w całym okresie działania/ na bieżąco<text:s/></text:p>
          </table:table-cell>
        </table:table-row>
        <table:table-row table:style-name="TableRow240">
          <table:table-cell table:style-name="TableCell241">
            <text:list text:style-name="LFO3" text:continue-numbering="true">
              <text:list-item>
                <text:p text:style-name="P242"/>
              </text:list-item>
            </text:list>
          </table:table-cell>
          <table:table-cell table:style-name="TableCell243">
            <text:p text:style-name="P244">Realizacja przyjętego Planu działania dotyczącego przystosowania placówek do wymogów w zakresie dostępności architektonicznej, cyfrowej i informacyjno-komunikacyjnej dla osób ze szczególnymi potrzebami</text:p>
          </table:table-cell>
          <table:table-cell table:style-name="TableCell245">
            <text:p text:style-name="P246">Koordynatorzy,<text:s/></text:p>
            <text:p text:style-name="P247">Zespół<text:s/></text:p>
          </table:table-cell>
          <table:table-cell table:style-name="TableCell248">
            <text:p text:style-name="P249">1. Zapoznanie pracowników z przyjętym Planem działania oraz harmonogramem dotyczącym przystosowania placówek do wymogów w zakresie dostępności architektonicznej, cyfrowej i informacyjno-komunikacyjnej dla osób ze szczególnymi potrzebami.</text:p>
            <text:p text:style-name="P250">2. Wdrożenie i monitorowanie przyjętego Planu działania oraz harmonogramu działań na rzecz poprawy zapewnienia dostępności architektonicznej, cyfrowej i informacyjno-komunikacyjnej dla osób ze szczególnymi potrzebami.</text:p>
          </table:table-cell>
          <table:table-cell table:style-name="TableCell251">
            <text:p text:style-name="P252">Realizacja w całym okresie działania/ na bieżąco</text:p>
          </table:table-cell>
        </table:table-row>
        <table:table-row table:style-name="TableRow253">
          <table:table-cell table:style-name="TableCell254">
            <text:list text:style-name="LFO3" text:continue-numbering="true">
              <text:list-item>
                <text:p text:style-name="P255"/>
              </text:list-item>
            </text:list>
          </table:table-cell>
          <table:table-cell table:style-name="TableCell256">
            <text:p text:style-name="P257">Wspieranie osób ze szczególnymi potrzebami w dostępie do usług świadczonych przez placówki oraz utrzymanie dostępności w zakresie architektonicznym, cyfrowym, informacyjno-komunikacyjnym<text:s/></text:p>
          </table:table-cell>
          <table:table-cell table:style-name="TableCell258">
            <text:p text:style-name="P259">Koordynatorzy,<text:s/></text:p>
            <text:p text:style-name="P260">Zespół<text:s/></text:p>
          </table:table-cell>
          <table:table-cell table:style-name="TableCell261">
            <text:p text:style-name="P262">1. Podejmowanie działań w celu zapewnienia dostępność osobom ze szczególnymi potrzebami wynikających z Ustawy.</text:p>
            <text:p text:style-name="P263">2. Zbieranie uwag, opinii oraz sugestii osób ze szczególnymi potrzebami, a także ich rodzin i opiekunów, dotyczących wyzwań o charakterze architektonicznym, informacyjno-komunikacyjnym oraz cyfrowym, które mogą napotkać podczas pobytu w placówce.<text:s/></text:p>
            <text:p text:style-name="P264"/>
          </table:table-cell>
          <table:table-cell table:style-name="TableCell265">
            <text:p text:style-name="P266">Realizacja w całym okresie działania/ na bieżąco<text:s/></text:p>
          </table:table-cell>
        </table:table-row>
        <table:table-row table:style-name="TableRow267">
          <table:table-cell table:style-name="TableCell268">
            <text:list text:style-name="LFO3" text:continue-numbering="true">
              <text:list-item>
                <text:p text:style-name="P269"/>
              </text:list-item>
            </text:list>
          </table:table-cell>
          <table:table-cell table:style-name="TableCell270">
            <text:p text:style-name="P271"><text:span text:style-name="T272">Ułatwienie wstępu do budynku osobie korzystającej z psa przewodnika/ psa asystującego</text:span></text:p>
          </table:table-cell>
          <table:table-cell table:style-name="TableCell273">
            <text:p text:style-name="P274">Koordynatorzy,</text:p>
            <text:p text:style-name="P275">Zespół <text:s/></text:p>
          </table:table-cell>
          <table:table-cell table:style-name="TableCell276">
            <text:p text:style-name="P277">1.Opracowanie procedury wewnętrznej (regulaminu).</text:p>
            <text:p text:style-name="P278">2.Zatwierdzenie procedury wewnętrznej przez Dyrektora ŚDS ,,Dworek’’ z filią.<text:s/></text:p>
            <text:p text:style-name="P279">3.Zapoznanie pracowników placówki z regulaminem.<text:s/></text:p>
            <text:p text:style-name="P280"/>
          </table:table-cell>
          <table:table-cell table:style-name="TableCell281">
            <text:p text:style-name="P282">Czwarty kwartał 2025 roku</text:p>
          </table:table-cell>
        </table:table-row>
        <table:table-row table:style-name="TableRow283">
          <table:table-cell table:style-name="TableCell284">
            <text:list text:style-name="LFO3" text:continue-numbering="true">
              <text:list-item>
                <text:p text:style-name="P285"/>
              </text:list-item>
            </text:list>
          </table:table-cell>
          <table:table-cell table:style-name="TableCell286">
            <text:p text:style-name="P287">Zakup urządzeń lub innych środków technicznych do obsługi osób słabosłyszących, których celem jest wspomaganie słyszenia<text:s/></text:p>
          </table:table-cell>
          <table:table-cell table:style-name="TableCell288">
            <text:p text:style-name="P289">Dyrektor ŚDS ,,Dworek’’ z filią,</text:p>
            <text:p text:style-name="P290">koordynatorzy</text:p>
          </table:table-cell>
          <table:table-cell table:style-name="TableCell291">
            <text:p text:style-name="P292">Zakup mobilnej pętli indukcyjnej na użytek ośrodków oraz szkolenie z zakresu obsługi sprzętu.<text:s/></text:p>
            <text:p text:style-name="P293"/>
          </table:table-cell>
          <table:table-cell table:style-name="TableCell294">
            <text:p text:style-name="P295">2026 rok <text:s/></text:p>
          </table:table-cell>
        </table:table-row>
        <table:table-row table:style-name="TableRow296">
          <table:table-cell table:style-name="TableCell297" table:number-rows-spanned="3">
            <text:list text:style-name="LFO3" text:continue-numbering="true">
              <text:list-item>
                <text:p text:style-name="P298"/>
              </text:list-item>
            </text:list>
          </table:table-cell>
          <table:table-cell table:style-name="TableCell299" table:number-rows-spanned="3">
            <text:p text:style-name="P300">Zapewnienie wolnych od barier poziomych i pionowych przestrzeni komunikacyjnych budynków<text:s/></text:p>
          </table:table-cell>
          <table:table-cell table:style-name="TableCell301" table:number-rows-spanned="3">
            <text:p text:style-name="P302">Dyrektor ŚDS ,,Dworek’’ z filią,</text:p>
            <text:p text:style-name="P303">koordynatorzy</text:p>
          </table:table-cell>
          <table:table-cell table:style-name="TableCell304">
            <text:p text:style-name="P305">1. Przeszkolenie większej liczby pracowników w obsłudze schodołazu.</text:p>
          </table:table-cell>
          <table:table-cell table:style-name="TableCell306">
            <text:p text:style-name="P307">Pierwsze półrocze 2025 roku</text:p>
          </table:table-cell>
        </table:table-row>
        <table:table-row table:style-name="TableRow308">
          <table:covered-table-cell>
            <text:list text:style-name="LFO3" text:continue-numbering="true">
              <text:list-item>
                <text:p text:style-name="P309"/>
              </text:list-item>
            </text:list>
          </table:covered-table-cell>
          <table:covered-table-cell>
            <text:p text:style-name="P310"/>
          </table:covered-table-cell>
          <table:covered-table-cell>
            <text:p text:style-name="P311"/>
          </table:covered-table-cell>
          <table:table-cell table:style-name="TableCell312">
            <text:p text:style-name="P313">2. Zakup i montaż profili wyrównujących progi w drzwiach.</text:p>
          </table:table-cell>
          <table:table-cell table:style-name="TableCell314">
            <text:p text:style-name="P315">2025 rok</text:p>
          </table:table-cell>
        </table:table-row>
        <table:table-row table:style-name="TableRow316">
          <table:covered-table-cell>
            <text:list text:style-name="LFO3" text:continue-numbering="true">
              <text:list-item>
                <text:p text:style-name="P317"/>
              </text:list-item>
            </text:list>
          </table:covered-table-cell>
          <table:covered-table-cell>
            <text:p text:style-name="P318"/>
          </table:covered-table-cell>
          <table:covered-table-cell>
            <text:p text:style-name="P319"/>
          </table:covered-table-cell>
          <table:table-cell table:style-name="TableCell320">
            <text:p text:style-name="P321">3. Umieszczenie dodatkowych oznaczeń informacyjnych zapisanych w alfabecie Braille`a.</text:p>
          </table:table-cell>
          <table:table-cell table:style-name="TableCell322">
            <text:p text:style-name="P323">2027 rok</text:p>
          </table:table-cell>
        </table:table-row>
        <table:table-row table:style-name="TableRow324">
          <table:table-cell table:style-name="TableCell325">
            <text:list text:style-name="LFO3" text:continue-numbering="true">
              <text:list-item>
                <text:p text:style-name="P326"/>
              </text:list-item>
            </text:list>
          </table:table-cell>
          <table:table-cell table:style-name="TableCell327">
            <text:p text:style-name="P328"><text:span text:style-name="T329">Poprawa dostępności toalet dla osób ze szczególnymi<text:s/></text:span><text:soft-page-break/><text:span text:style-name="T330">potrzebami, które potrzebują pomocy/wsparcia.</text:span></text:p>
          </table:table-cell>
          <table:table-cell table:style-name="TableCell331">
            <text:p text:style-name="P332">Dyrektor ŚDS ,,Dworek’’ z filią,</text:p>
            <text:soft-page-break/>
            <text:p text:style-name="P333"><text:span text:style-name="T334">koordynatorzy</text:span></text:p>
          </table:table-cell>
          <table:table-cell table:style-name="TableCell335">
            <text:p text:style-name="P336">Zakup i montaż przycisków przywołujących do toalet dla osób potrzebujących pomocy. <text:s/></text:p>
          </table:table-cell>
          <table:table-cell table:style-name="TableCell337">
            <text:p text:style-name="P338">2026 rok</text:p>
          </table:table-cell>
        </table:table-row>
        <table:table-row table:style-name="TableRow339">
          <table:table-cell table:style-name="TableCell340">
            <text:list text:style-name="LFO3" text:continue-numbering="true">
              <text:list-item>
                <text:p text:style-name="P341"/>
              </text:list-item>
            </text:list>
          </table:table-cell>
          <table:table-cell table:style-name="TableCell342">
            <text:p text:style-name="P343">Doskonalenie procedury ewakuacyjnej uwzględniającej osoby z niepełnosprawnościami</text:p>
          </table:table-cell>
          <table:table-cell table:style-name="TableCell344">
            <text:p text:style-name="P345">Dyrektor ŚDS ,,Dworek’’ z filią,</text:p>
            <text:p text:style-name="P346">koordynatorzy</text:p>
          </table:table-cell>
          <table:table-cell table:style-name="TableCell347">
            <text:p text:style-name="P348">Realizacja szkoleń dla pracowników z zakresu ewakuacji, w szczególność osób z niepełnosprawnościami.</text:p>
            <text:p text:style-name="P349"/>
          </table:table-cell>
          <table:table-cell table:style-name="TableCell350">
            <text:p text:style-name="P351"><text:span text:style-name="T352">Realizacja w całym okresie działania/ na bieżąco</text:span></text:p>
          </table:table-cell>
        </table:table-row>
        <table:table-row table:style-name="TableRow353">
          <table:table-cell table:style-name="TableCell354" table:number-rows-spanned="3">
            <text:list text:style-name="LFO3" text:continue-numbering="true">
              <text:list-item>
                <text:p text:style-name="P355"/>
              </text:list-item>
            </text:list>
          </table:table-cell>
          <table:table-cell table:style-name="TableCell356" table:number-rows-spanned="3">
            <text:p text:style-name="P357">Ułatwienie dostępu wejścia do placówki <text:s text:c="2"/></text:p>
          </table:table-cell>
          <table:table-cell table:style-name="TableCell358" table:number-rows-spanned="3">
            <text:p text:style-name="P359">Dyrektor ŚDS ,,Dworek’’ z filią,</text:p>
            <text:p text:style-name="P360">koordynatorzy</text:p>
          </table:table-cell>
          <table:table-cell table:style-name="TableCell361">
            <text:p text:style-name="P362">Montaż z oznaczeniem wejścia do budynku od strony ulicy (znaki kierujące do wejścia do budynku)</text:p>
          </table:table-cell>
          <table:table-cell table:style-name="TableCell363">
            <text:p text:style-name="P364">2025 rok</text:p>
          </table:table-cell>
        </table:table-row>
        <table:table-row table:style-name="TableRow365">
          <table:covered-table-cell>
            <text:list text:style-name="LFO3" text:continue-numbering="true">
              <text:list-item>
                <text:p text:style-name="P366"/>
              </text:list-item>
            </text:list>
          </table:covered-table-cell>
          <table:covered-table-cell>
            <text:p text:style-name="P367"/>
          </table:covered-table-cell>
          <table:covered-table-cell>
            <text:p text:style-name="P368"/>
          </table:covered-table-cell>
          <table:table-cell table:style-name="TableCell369">
            <text:p text:style-name="P370">Stworzenie i umieszczenie na stronie internetowej filmu instruującego dojście z przystanku autobusowego do placówki</text:p>
          </table:table-cell>
          <table:table-cell table:style-name="TableCell371">
            <text:p text:style-name="P372">Trzeci kwartał 2025 roku</text:p>
          </table:table-cell>
        </table:table-row>
        <table:table-row table:style-name="TableRow373">
          <table:covered-table-cell>
            <text:list text:style-name="LFO3" text:continue-numbering="true">
              <text:list-item>
                <text:p text:style-name="P374"/>
              </text:list-item>
            </text:list>
          </table:covered-table-cell>
          <table:covered-table-cell>
            <text:p text:style-name="P375"/>
          </table:covered-table-cell>
          <table:covered-table-cell>
            <text:p text:style-name="P376"/>
          </table:covered-table-cell>
          <table:table-cell table:style-name="TableCell377">
            <text:p text:style-name="P378">Zamontowanie poręczy przy podjeździe wejścia do budynku</text:p>
          </table:table-cell>
          <table:table-cell table:style-name="TableCell379">
            <text:p text:style-name="P380">2028 rok</text:p>
          </table:table-cell>
        </table:table-row>
        <table:table-row table:style-name="TableRow381">
          <table:table-cell table:style-name="TableCell382">
            <text:list text:style-name="LFO3" text:continue-numbering="true">
              <text:list-item>
                <text:p text:style-name="P383"/>
              </text:list-item>
            </text:list>
          </table:table-cell>
          <table:table-cell table:style-name="TableCell384">
            <text:p text:style-name="P385">Monitorowanie realizacji Planu działania<text:s/></text:p>
            <text:p text:style-name="P386"/>
          </table:table-cell>
          <table:table-cell table:style-name="TableCell387">
            <text:p text:style-name="P388">Koordynatorzy</text:p>
          </table:table-cell>
          <table:table-cell table:style-name="TableCell389">
            <text:p text:style-name="P390">Systematyczne monitorowanie działalności ŚDS ,,Dworek’’ z filią w zakresie zapewniania dostępności osobom ze szczególnymi potrzebami.<text:s/></text:p>
          </table:table-cell>
          <table:table-cell table:style-name="TableCell391">
            <text:p text:style-name="P392">Realizacja w całym okresie działania/ na bieżąco</text:p>
          </table:table-cell>
        </table:table-row>
      </table:table>
      <text:p text:style-name="P393"/>
      <text:p text:style-name="P394"/>
      <text:p text:style-name="P395"/>
      <text:p text:style-name="P396"/>
      <text:p text:style-name="P397"/>
      <text:p text:style-name="P398"/>
      <text:p text:style-name="P399"/>
      <text:p text:style-name="P400"/>
      <text:p text:style-name="P401"/>
      <text:p text:style-name="P402">Data sporządzenia: 26.03.2025</text:p>
      <text:p text:style-name="P403">Dokument opracowano przez koordynatorów dostępności:</text:p>
      <text:p text:style-name="P404">Magdalena Karbowska<text:s/></text:p>
      <text:p text:style-name="P405">Agnieszka Grzymkowska<text:s/></text:p>
      <text:section text:name="Sect2" text:style-name="S2">
        <text:p text:style-name="P406"/>
        <text:p text:style-name="P407"/>
        <text:p text:style-name="P408"/>
        <text:p text:style-name="P409"/>
        <text:p text:style-name="P410">Zatwierdził:</text:p>
        <text:p text:style-name="P411">Dyrektor<text:s/></text:p>
        <text:p text:style-name="P412">Środowiskowego Domu Samopomocy ,,Dworek’’ z filią<text:s/></text:p>
        <text:p text:style-name="P413">Anna Cymler Lewandowska<text:s/></text:p>
      </text:section>
      <text:section text:name="Sect3" text:style-name="S3">
        <text:p text:style-name="P414"/>
        <text:p text:style-name="P415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Tekstprzypisukońcowego" style:display-name="Tekst przypisu końcowego" style:family="paragraph" style:parent-style-name="Normalny">
      <style:paragraph-properties fo:margin-bottom="0in"/>
      <style:text-properties fo:font-size="10pt" style:font-size-asian="10pt" style:font-size-complex="10pt" fo:hyphenate="false"/>
    </style:style>
    <style:style style:name="TekstprzypisukońcowegoZnak" style:display-name="Tekst przypisu końcowego Znak" style:family="text" style:parent-style-name="Domyślnaczcionkaakapitu">
      <style:text-properties fo:font-size="10pt" style:font-size-asian="10pt" style:font-size-complex="10pt"/>
    </style:style>
    <style:style style:name="Odwołanieprzypisukońcowego" style:display-name="Odwołanie przypisu końcowego" style:family="text" style:parent-style-name="Domyślnaczcionkaakapitu">
      <style:text-properties style:text-position="super 63.6%"/>
    </style:style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citation-style-name="Odwołanieprzypisukońcowego" text:citation-body-style-name="Odwołanieprzypisukońcowego" text:start-value="0" style:num-format="i" text:start-numbering-at="document" text:footnotes-position="document"/>
    <style:style style:name="WW_CharLFO2LVL1" style:family="text">
      <style:text-properties style:font-name="Symbol" style:font-name-asian="Calibri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Stopka" style:family="paragraph">
      <style:paragraph-properties fo:text-align="end"/>
    </style:style>
    <style:page-layout style:name="PL1">
      <style:page-layout-properties fo:page-width="11.693in" fo:page-height="8.268in" style:print-orientation="landscape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79" style:parent-style-name="Stopka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page-number text:fixed="false">4</text:page-number></text:p>
        <text:p text:style-name="Stopka"/>
      </style:footer>
    </style:master-page>
    <style:master-page style:name="MP1" style:page-layout-name="PL1">
      <style:footer>
        <text:p text:style-name="P79"><text:page-number text:fixed="false">13</text:page-number></text:p>
        <text:p text:style-name="Stopk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Dworek</meta:initial-creator>
    <dc:creator>Dworek</dc:creator>
    <meta:creation-date>2026-03-04T09:57:00Z</meta:creation-date>
    <dc:date>2026-03-04T09:57:00Z</dc:date>
    <meta:print-date>2024-11-29T07:46:00Z</meta:print-date>
    <meta:template xlink:href="Normal" xlink:type="simple"/>
    <meta:editing-cycles>2</meta:editing-cycles>
    <meta:editing-duration>PT60S</meta:editing-duration>
    <meta:document-statistic meta:page-count="13" meta:paragraph-count="35" meta:word-count="2527" meta:character-count="17654" meta:row-count="126" meta:non-whitespace-character-count="15162"/>
  </office:meta>
</office:document-meta>
</file>